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00%"/>
      <style:text-properties style:font-name="Times New Roman" fo:font-size="14pt" style:font-size-asian="14pt" style:font-name-complex="Times New Roman" style:font-size-complex="14pt"/>
    </style:style>
    <style:style style:name="P2" style:family="paragraph" style:parent-style-name="Standard">
      <style:paragraph-properties fo:line-height="100%"/>
      <style:text-properties style:font-name="Times New Roman" fo:font-size="12pt" style:font-size-asian="12pt" style:font-name-complex="Times New Roman" style:font-size-complex="12pt"/>
    </style:style>
    <style:style style:name="P3" style:family="paragraph" style:parent-style-name="Standard" style:master-page-name="Standard">
      <style:paragraph-properties fo:line-height="100%" style:page-number="auto"/>
      <style:text-properties style:font-name="Times New Roman" fo:font-size="14pt" style:font-size-asian="14pt" style:font-name-complex="Times New Roman" style:font-size-complex="14pt"/>
    </style:style>
    <style:style style:name="P4" style:family="paragraph" style:parent-style-name="Standard">
      <style:paragraph-properties fo:margin-top="0cm" fo:margin-bottom="0.353cm" fo:line-height="100%"/>
      <style:text-properties style:font-name="Times New Roman" fo:font-size="12pt" style:font-size-asian="12pt" style:font-name-complex="Times New Roman" style:font-size-complex="12pt"/>
    </style:style>
    <style:style style:name="P5" style:family="paragraph" style:parent-style-name="List_20_Paragraph" style:list-style-name="WW8Num1">
      <style:paragraph-properties fo:line-height="100%"/>
      <style:text-properties style:font-name="Times New Roman" fo:font-size="12pt" style:font-size-asian="12pt" style:font-name-complex="Times New Roman" style:font-size-complex="12pt"/>
    </style:style>
    <style:style style:name="P6" style:family="paragraph" style:parent-style-name="List_20_Paragraph">
      <style:paragraph-properties fo:margin-left="2.3cm" fo:margin-right="0cm" fo:line-height="100%" fo:text-indent="0cm" style:auto-text-indent="false"/>
      <style:text-properties style:font-name="Times New Roman" fo:font-size="12pt" style:font-size-asian="12pt" style:font-name-complex="Times New Roman" style:font-size-complex="12pt"/>
    </style:style>
    <style:style style:name="T1" style:family="text">
      <style:text-properties style:font-name="Times New Roman" fo:font-size="12pt" style:font-size-asian="12pt" style:font-name-complex="Times New Roman" style:font-size-complex="12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/>
      <text:p text:style-name="P1">BILLINGEHUS MOTIONSKLUBB</text:p>
      <text:p text:style-name="P2">Kallelse till ÅRSMÖTE vid föreningslokalen, Storgatan 46 i Skövde den 11:e mars 2015.</text:p>
      <text:p text:style-name="P2">Invägning: <text:tab/>kl. 17.30</text:p>
      <text:p text:style-name="P2">Årsmöte: <text:tab/>kl. 18.00</text:p>
      <text:p text:style-name="P2">DAGORDNING vid årsmötet.</text:p>
      <text:list xml:id="list2941705163945724349" text:style-name="WW8Num1">
        <text:list-item>
          <text:p text:style-name="P5">Fråga om mötet behörigen utlysts</text:p>
        </text:list-item>
        <text:list-item>
          <text:p text:style-name="P5">Antagande av arbetsordning</text:p>
        </text:list-item>
        <text:list-item>
          <text:p text:style-name="P5">Val av ordförande och sekreterare för mötet</text:p>
        </text:list-item>
        <text:list-item>
          <text:p text:style-name="P5">Val av två personer att jämte ordföranden justera protokollet</text:p>
        </text:list-item>
        <text:list-item>
          <text:p text:style-name="P5">Kassörens rapport</text:p>
        </text:list-item>
        <text:list-item>
          <text:p text:style-name="P5">Revisorernas berättelse</text:p>
        </text:list-item>
        <text:list-item>
          <text:p text:style-name="P5">Frågan om ansvarsfrihet</text:p>
        </text:list-item>
        <text:list-item>
          <text:p text:style-name="P5">Stugfogdens rapport</text:p>
        </text:list-item>
        <text:list-item>
          <text:p text:style-name="P5">Årsberättelsen föredrages</text:p>
        </text:list-item>
        <text:list-item>
          <text:p text:style-name="P5">Beslut om årsavgift för 2016</text:p>
        </text:list-item>
        <text:list-item>
          <text:p text:style-name="P5">Ev. intag av ny medlem</text:p>
        </text:list-item>
        <text:list-item>
          <text:p text:style-name="P5">Val: <text:tab/>Ordförande<text:tab/><text:tab/><text:tab/><text:tab/><text:tab/><text:tab/>Fem ordinarie ledamöter i styrelsen</text:p>
        </text:list-item>
      </text:list>
      <text:p text:style-name="P6">Två suppleanter</text:p>
      <text:p text:style-name="P6">Två revisorer och två revisorssuppleanter</text:p>
      <text:p text:style-name="P6">Tre borgfogdar</text:p>
      <text:p text:style-name="P6">Två klubbmästare</text:p>
      <text:p text:style-name="P6">Tre personer i aktivitetskommittén</text:p>
      <text:p text:style-name="P6">Tre personer i arkivkommittén</text:p>
      <text:p text:style-name="P6">Två personer i valutskottet</text:p>
      <text:list xml:id="list31384184" text:continue-numbering="true" text:style-name="WW8Num1">
        <text:list-item>
          <text:p text:style-name="P5">Rapporter och övriga frågor</text:p>
        </text:list-item>
        <text:list-item>
          <text:p text:style-name="P5">Mötet avslutas</text:p>
        </text:list-item>
      </text:list>
      <text:p text:style-name="P2"/>
      <text:p text:style-name="P4">Anmäl Dig till Peter Påhittare på tel. 0500-419102 eller 0702-211277 för att beställa den efterföljande maten hos Benidorm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v" fo:country="S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3cm" style:writing-mode="page"/>
      <style:text-properties style:use-window-font-color="true" style:font-name="Times New Roman" fo:font-size="12pt" fo:language="sv" fo:country="S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50%" fo:orphans="2" fo:widows="2" fo:hyphenation-ladder-count="no-limit" style:writing-mode="lr-tb"/>
      <style:text-properties style:use-window-font-color="true" style:font-name="Calibri" fo:font-size="11pt" fo:language="sv" fo:country="SE" style:font-name-asian="Times New Roman" style:font-size-asian="11pt" style:language-asian="zh" style:country-asian="CN" style:font-name-complex="Times New Roman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List_20_Paragraph" style:display-name="List Paragraph" style:family="paragraph" style:parent-style-name="Standard">
      <style:paragraph-properties fo:margin-left="1.27cm" fo:margin-right="0cm" fo:text-indent="0cm" style:auto-text-indent="false"/>
    </style:style>
    <style:style style:name="WW8Num1z0" style:family="text">
      <style:text-properties style:font-name-complex="Times New Roman"/>
    </style:style>
    <style:style style:name="WW8Num2z0" style:family="text">
      <style:text-properties style:font-name="Times New Roman" fo:font-size="12pt" style:font-size-asian="12pt" style:font-name-complex="Times New Roman" style:font-size-complex="12pt"/>
    </style:style>
    <style:style style:name="WW8Num2z1" style:family="text">
      <style:text-properties style:font-name-complex="Times New Roman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>
      <style:text-properties style:font-name-complex="Times New Roman"/>
    </style:style>
    <style:style style:name="WW8Num3z0" style:family="text">
      <style:text-properties style:font-name="Symbol" style:font-name-complex="Symbol"/>
    </style:style>
    <style:style style:name="WW8Num3z1" style:family="text">
      <style:text-properties style:font-name="Courier New" style:font-name-complex="Courier New"/>
    </style:style>
    <style:style style:name="WW8Num3z2" style:family="text">
      <style:text-properties style:font-name="Wingdings" style:font-name-complex="Wingdings"/>
    </style:style>
    <style:style style:name="WW8Num4z0" style:family="text">
      <style:text-properties style:font-name="Times New Roman" fo:font-size="12pt" style:font-size-asian="12pt" style:font-name-complex="Times New Roman" style:font-size-complex="12pt"/>
    </style:style>
    <style:style style:name="WW8Num4z1" style:family="text">
      <style:text-properties style:font-name-complex="Times New Roman"/>
    </style:style>
    <style:style style:name="Standardstycketeckensnit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.501cm" fo:margin-left="2.501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BILLINGEHUS MOTIONSKLUBB</dc:title>
    <meta:initial-creator>Holtmann Enterprise</meta:initial-creator>
    <meta:creation-date>2008-02-07T12:28:00</meta:creation-date>
    <dc:creator>Holtmann Enterprise</dc:creator>
    <dc:date>2008-02-24T21:12:00</dc:date>
    <meta:print-date>2008-02-24T21:06:00</meta:print-date>
    <meta:editing-cycles>4</meta:editing-cycles>
    <meta:editing-duration>PT10M</meta:editing-duration>
    <meta:document-statistic meta:table-count="0" meta:image-count="0" meta:object-count="0" meta:page-count="1" meta:paragraph-count="27" meta:word-count="137" meta:character-count="922"/>
    <meta:generator>OpenOffice/4.1.1$Win32 OpenOffice.org_project/411m6$Build-9775</meta:generator>
  </office:meta>
</office:document-meta>
</file>